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6" style:family="paragraph" style:parent-style-name="Text_20_body">
      <style:paragraph-properties fo:margin-left="0cm" fo:margin-right="0cm" fo:margin-top="0.423cm" fo:margin-bottom="0cm" fo:text-align="justify" style:justify-single-word="false" fo:text-indent="0cm" style:auto-text-indent="false"/>
      <style:text-properties fo:font-size="12pt" style:font-size-asian="12pt" style:font-size-complex="12pt"/>
    </style:style>
    <style:style style:name="P7" style:family="paragraph" style:parent-style-name="Text_20_body">
      <style:paragraph-properties fo:margin-left="0cm" fo:margin-right="0cm" fo:margin-top="0.423cm" fo:margin-bottom="0cm" fo:text-align="justify" style:justify-single-word="false" fo:text-indent="0cm" style:auto-text-indent="false"/>
      <style:text-properties fo:font-size="12pt" style:text-underline-style="none" style:font-size-asian="12pt" style:font-size-complex="12pt"/>
    </style:style>
    <style:style style:name="P8" style:family="paragraph" style:parent-style-name="Text_20_body">
      <style:paragraph-properties fo:margin-left="0cm" fo:margin-right="0cm" fo:margin-top="0.423cm" fo:margin-bottom="0cm" fo:text-align="justify" style:justify-single-word="false" fo:text-indent="0cm" style:auto-text-indent="false"/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P9" style:family="paragraph" style:parent-style-name="Standard" style:list-style-name="L1">
      <style:paragraph-properties fo:text-align="justify" style:justify-single-word="false"/>
      <style:text-properties fo:font-weight="normal" style:font-weight-asian="normal" style:font-weight-complex="normal"/>
    </style:style>
    <style:style style:name="P10" style:family="paragraph" style:parent-style-name="Standard">
      <style:paragraph-properties fo:text-align="justify" style:justify-single-word="fals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weight="bold" style:font-size-asian="12pt" style:font-weight-asian="bold" style:font-size-complex="12pt" style:font-weight-complex="bold"/>
    </style:style>
    <style:style style:name="T5" style:family="text">
      <style:text-properties style:text-underline-style="none"/>
    </style:style>
    <style:style style:name="T6" style:family="text">
      <style:text-properties style:text-underline-style="none" fo:font-weight="normal" style:font-weight-asian="normal" style:font-weight-complex="normal"/>
    </style:style>
    <style:style style:name="T7" style:family="text">
      <style:text-properties style:font-name="Times New Roman1"/>
    </style:style>
    <style:style style:name="T8" style:family="text"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T9" style:family="text">
      <style:text-properties style:font-name="Times New Roman"/>
    </style:style>
    <style:style style:name="T10" style:family="text">
      <style:text-properties style:font-name="Times New Roman" style:font-name-complex="Tahoma"/>
    </style:style>
    <style:style style:name="T11" style:family="text">
      <style:text-properties style:font-name="Tahoma" style:font-name-complex="Tahoma"/>
    </style:style>
    <text:list-style style:name="L1">
      <text:list-level-style-number text:level="1" text:style-name="Numbering_20_Symbols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/>
      <text:p text:style-name="P2"/>
      <text:p text:style-name="P2">INFORMACJA</text:p>
      <text:p text:style-name="P2">Miejskiej Komisji Wyborczej w Świeradowie-Zdroju</text:p>
      <text:p text:style-name="P2">z dnia 13 marca 2024 r. </text:p>
      <text:p text:style-name="P2"/>
      <text:p text:style-name="P2"/>
      <text:p text:style-name="P2">o terminie i miejscu losowania numerów list kandydatów na radnych zarejestrowanych w wyborach do Rady Miasta Świeradów-Zdrój, zarządzonych na dzień <text:s/></text:p>
      <text:p text:style-name="P2">07 kwietnia 2024 r. </text:p>
      <text:p text:style-name="P1"/>
      <text:p text:style-name="Standard"/>
      <text:p text:style-name="P4">Na podstawie art. 180 <text:span text:style-name="T7">§1 pkt. 7</text:span><text:span text:style-name="T9"> w związku z <text:s/>art. 408 pkt. 3 i</text:span><text:span text:style-name="T7"> art. 410 §7</text:span> ustawy z dnia 5 stycznia 2011 r.<text:span text:style-name="T11">- </text:span><text:span text:style-name="T10">Kodeks</text:span><text:span text:style-name="T11"> </text:span><text:span text:style-name="T10">wyborczy ( Dz.U.z 2023 r. poz. 2408), </text:span>Miejska Komisja Wyborcza w Świeradowie-Zdroju zawiadamia, że :</text:p>
      <text:p text:style-name="P3"/>
      <text:p text:style-name="P1"><text:span text:style-name="T1">na podstawie rejestracji list kandydatów w wyborach do Rady Miasta Świeradów – Zdrój <text:s/>przyznaje zarejestrowanym <text:s/>listom, niespełniających żadnego z warunków określonych</text:span> <text:span text:style-name="T1">w</text:span> <text:span text:style-name="T1">art. 409 Kodeksu wyborczego numery :</text:span></text:p>
      <text:p text:style-name="P3"/>
      <text:list xml:id="list33813774" text:style-name="L1">
        <text:list-item>
          <text:p text:style-name="P9"><text:s/>listom kandydatów tych komitetów wyborczych, które zarejestrowały listy kandydatów w więcej niż jednym okręgu wyborczym, spośród numerów numerów następujących po numerach przyznanych przez Komisarza Wyborczego w Jeleniej Górze II w trybie art. 410 <text:span text:style-name="T7">§</text:span><text:span text:style-name="T9"> 5 pkt. 2 Kodeksu wyborczego</text:span></text:p>
          <text:p text:style-name="P9"/>
        </text:list-item>
        <text:list-item>
          <text:p text:style-name="P9"><text:s/>listom kandydatów tych komitetów wyborczych, które zarejestrowały listy kandydatów w jednym okręgu wyborczym, spośród numerów numerów <text:span text:style-name="T2"><text:s/></text:span>następujących po numerach przyznanych w trybie pkt 1.</text:p>
        </text:list-item>
      </text:list>
      <text:p text:style-name="P3"/>
      <text:p text:style-name="P3"/>
      <text:p text:style-name="P4"><text:span text:style-name="T3">Publiczne losowanie odbędzie się <text:s/>w dniu </text:span><text:span text:style-name="T4">14 marca 2024 r. godz. 15</text:span><text:span text:style-name="T8">³º</text:span><text:span text:style-name="T4"> </text:span><text:span text:style-name="T3">w siedzibie Miejskiej Komisji Wyborczej w Świeradowie-Zdroju ul. 11 Listopada 35, I piętro (sala nr 16 a ). </text:span></text:p>
      <text:p text:style-name="P5"/>
      <text:p text:style-name="P6">Z przeprowadzonego losowania zostanie sporządzony protokół, a informacja o przyznanych numerach list kandydatów zostanie niezwłocznie podana do publicznej wiadomości poprzez wywieszenie na tablicy ogłoszeń oraz Biuletynie Informacji Publicznej. </text:p>
      <text:p text:style-name="P7"/>
      <text:p text:style-name="P7"/>
      <text:p text:style-name="P7"/>
      <text:p text:style-name="P6"><text:span text:style-name="T5"><text:s text:c="109"/></text:span><text:span text:style-name="T6"><text:s text:c="2"/>Przewodnicząca </text:span></text:p>
      <text:p text:style-name="P8"><text:s text:c="100"/>Miejskiej Komisji Wyborczej</text:p>
      <text:p text:style-name="P8"><text:s text:c="106"/>/-/ Joanna Szczekulsk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SimSun" style:font-size-asian="14pt" style:font-name-complex="Mangal" style:font-size-complex="14pt"/>
    </style:style>
    <style:style style:name="List" style:family="paragraph" style:parent-style-name="Text_20_body" style:class="list">
      <style:text-properties style:font-name-complex="Mangal1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Krystyna Kisiel</meta:initial-creator>
    <meta:creation-date>2010-10-29T12:57:13</meta:creation-date>
    <dc:date>2024-03-13T15:01:37.46</dc:date>
    <meta:print-date>2024-03-13T14:58:59.35</meta:print-date>
    <dc:language>pl-PL</dc:language>
    <meta:editing-cycles>40</meta:editing-cycles>
    <meta:editing-duration>PT3H19M52S</meta:editing-duration>
    <meta:document-statistic meta:table-count="0" meta:image-count="0" meta:object-count="0" meta:page-count="1" meta:paragraph-count="14" meta:word-count="237" meta:character-count="1948"/>
    <meta:user-defined meta:name="Info 1"/>
    <meta:user-defined meta:name="Info 2"/>
    <meta:user-defined meta:name="Info 3"/>
    <meta:user-defined meta:name="Info 4"/>
  </office:meta>
</office:document-meta>
</file>